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Text_20_body">
      <style:paragraph-properties fo:margin-top="0cm" fo:margin-bottom="0.212cm" style:contextual-spacing="false" fo:text-align="center" style:justify-single-word="false"/>
      <style:text-properties style:font-name="Arial1" fo:font-size="14pt" fo:font-weight="bold" officeooo:paragraph-rsid="00142671" style:font-size-asian="14pt" style:font-weight-asian="bold" style:font-name-complex="Arial2" style:font-size-complex="14pt"/>
    </style:style>
    <style:style style:name="P2" style:family="paragraph" style:parent-style-name="Text_20_body">
      <style:paragraph-properties fo:margin-left="0cm" fo:margin-right="0cm" fo:text-align="center" style:justify-single-word="false" fo:text-indent="0cm" style:auto-text-indent="false"/>
      <style:text-properties style:font-name="Arial1" fo:font-size="12pt" fo:font-weight="bold" officeooo:paragraph-rsid="00142671" style:font-size-asian="12pt" style:font-weight-asian="bold" style:font-name-complex="Arial2" style:font-size-complex="12pt"/>
    </style:style>
    <style:style style:name="P3" style:family="paragraph" style:parent-style-name="Text_20_body">
      <style:paragraph-properties fo:text-align="justify" style:justify-single-word="false">
        <style:tab-stops>
          <style:tab-stop style:position="8.001cm"/>
        </style:tab-stops>
      </style:paragraph-properties>
      <style:text-properties style:font-name="Arial1" officeooo:paragraph-rsid="00142671" style:font-name-complex="Arial2"/>
    </style:style>
    <style:style style:name="P4" style:family="paragraph" style:parent-style-name="Heading_20_3">
      <style:paragraph-properties>
        <style:tab-stops>
          <style:tab-stop style:position="3.251cm"/>
          <style:tab-stop style:position="3.752cm"/>
        </style:tab-stops>
      </style:paragraph-properties>
      <style:text-properties fo:font-size="11pt" officeooo:paragraph-rsid="00142671" style:font-size-asian="11pt" style:font-size-complex="11pt"/>
    </style:style>
    <style:style style:name="P5" style:family="paragraph" style:parent-style-name="Standard">
      <style:paragraph-properties>
        <style:tab-stops>
          <style:tab-stop style:position="3.251cm"/>
          <style:tab-stop style:position="3.752cm"/>
        </style:tab-stops>
      </style:paragraph-properties>
      <style:text-properties fo:color="#00000a" loext:opacity="100%" style:font-name="Arial" fo:font-size="11pt" fo:font-weight="normal" officeooo:paragraph-rsid="00142671" style:font-size-asian="11pt" style:font-weight-asian="normal" style:font-name-complex="Arial2" style:font-size-complex="11pt"/>
    </style:style>
    <style:style style:name="P6" style:family="paragraph" style:parent-style-name="Heading_20_3">
      <style:paragraph-properties>
        <style:tab-stops>
          <style:tab-stop style:position="3.251cm"/>
          <style:tab-stop style:position="3.752cm"/>
          <style:tab-stop style:position="16.002cm" style:type="right"/>
        </style:tab-stops>
      </style:paragraph-properties>
      <style:text-properties fo:font-size="11pt" officeooo:paragraph-rsid="00142671" style:font-size-asian="11pt" style:font-size-complex="11pt"/>
    </style:style>
    <style:style style:name="P7" style:family="paragraph" style:parent-style-name="Heading_20_3">
      <style:paragraph-properties fo:text-align="justify" style:justify-single-word="false">
        <style:tab-stops>
          <style:tab-stop style:position="3.251cm"/>
          <style:tab-stop style:position="3.752cm"/>
        </style:tab-stops>
      </style:paragraph-properties>
      <style:text-properties fo:font-size="11pt" officeooo:paragraph-rsid="00142671" style:font-size-asian="11pt" style:font-size-complex="11pt"/>
    </style:style>
    <style:style style:name="P8" style:family="paragraph" style:parent-style-name="Standard">
      <style:paragraph-properties fo:text-align="justify" style:justify-single-word="false">
        <style:tab-stops>
          <style:tab-stop style:position="3.251cm"/>
          <style:tab-stop style:position="3.752cm"/>
        </style:tab-stops>
      </style:paragraph-properties>
      <style:text-properties style:font-name="Arial1" fo:font-size="11pt" officeooo:rsid="0012d30e" officeooo:paragraph-rsid="00142671" style:font-size-asian="11pt" style:font-size-complex="11pt"/>
    </style:style>
    <style:style style:name="P9" style:family="paragraph" style:parent-style-name="Standard">
      <style:paragraph-properties fo:text-align="justify" style:justify-single-word="false">
        <style:tab-stops>
          <style:tab-stop style:position="3.251cm"/>
          <style:tab-stop style:position="3.752cm"/>
        </style:tab-stops>
      </style:paragraph-properties>
      <style:text-properties style:font-name="Arial1" fo:font-size="11pt" officeooo:rsid="00055d52" officeooo:paragraph-rsid="00142671" style:font-size-asian="11pt" style:font-size-complex="11pt"/>
    </style:style>
    <style:style style:name="P10" style:family="paragraph" style:parent-style-name="Standard">
      <style:paragraph-properties fo:text-align="justify" style:justify-single-word="false">
        <style:tab-stops>
          <style:tab-stop style:position="3.251cm"/>
          <style:tab-stop style:position="3.752cm"/>
        </style:tab-stops>
      </style:paragraph-properties>
      <style:text-properties officeooo:rsid="0012d30e" officeooo:paragraph-rsid="00142671"/>
    </style:style>
    <style:style style:name="P11" style:family="paragraph" style:parent-style-name="Standard">
      <style:paragraph-properties fo:text-align="justify" style:justify-single-word="false">
        <style:tab-stops>
          <style:tab-stop style:position="3.251cm"/>
          <style:tab-stop style:position="3.752cm"/>
        </style:tab-stops>
      </style:paragraph-properties>
      <style:text-properties style:font-name="Arial1" fo:font-size="11pt" officeooo:paragraph-rsid="00146099" style:font-size-asian="11pt" style:font-size-complex="11pt"/>
    </style:style>
    <style:style style:name="P12" style:family="paragraph" style:parent-style-name="Standard">
      <style:paragraph-properties fo:text-align="justify" style:justify-single-word="false">
        <style:tab-stops>
          <style:tab-stop style:position="3.251cm"/>
          <style:tab-stop style:position="3.752cm"/>
        </style:tab-stops>
      </style:paragraph-properties>
      <style:text-properties style:font-name="Arial1" fo:font-size="11pt" fo:font-weight="normal" officeooo:paragraph-rsid="00142671" style:font-size-asian="11pt" style:font-weight-asian="normal" style:font-size-complex="11pt" style:font-weight-complex="normal"/>
    </style:style>
    <style:style style:name="P13" style:family="paragraph" style:parent-style-name="Standard">
      <style:paragraph-properties fo:text-align="justify" style:justify-single-word="false">
        <style:tab-stops>
          <style:tab-stop style:position="3.251cm"/>
          <style:tab-stop style:position="3.752cm"/>
        </style:tab-stops>
      </style:paragraph-properties>
      <style:text-properties fo:color="#00000a" loext:opacity="100%" style:font-name="Arial" fo:font-size="11pt" fo:font-weight="normal" officeooo:rsid="00179d33" officeooo:paragraph-rsid="00142671" style:font-size-asian="11pt" style:font-weight-asian="normal" style:font-name-complex="Arial2" style:font-size-complex="11pt"/>
    </style:style>
    <style:style style:name="P14" style:family="paragraph" style:parent-style-name="Standard">
      <style:paragraph-properties fo:text-align="justify" style:justify-single-word="false">
        <style:tab-stops>
          <style:tab-stop style:position="3.251cm"/>
          <style:tab-stop style:position="3.752cm"/>
        </style:tab-stops>
      </style:paragraph-properties>
      <style:text-properties fo:color="#000000" loext:opacity="100%" style:font-name="Arial" fo:font-size="11pt" fo:font-weight="normal" officeooo:rsid="00179d33" officeooo:paragraph-rsid="00142671" style:font-size-asian="11pt" style:font-weight-asian="normal" style:font-name-complex="Arial2" style:font-size-complex="11pt" style:font-weight-complex="normal"/>
    </style:style>
    <style:style style:name="P15" style:family="paragraph" style:parent-style-name="Heading_20_3">
      <style:paragraph-properties fo:text-align="justify" style:justify-single-word="false">
        <style:tab-stops>
          <style:tab-stop style:position="3.251cm"/>
          <style:tab-stop style:position="3.752cm"/>
        </style:tab-stops>
      </style:paragraph-properties>
      <style:text-properties style:font-name="Arial" fo:font-size="11pt" fo:language="de" fo:country="DE" officeooo:rsid="00051851" officeooo:paragraph-rsid="00142671" style:font-size-asian="11pt" style:font-name-complex="Arial2" style:font-size-complex="11pt" style:script-type="latin"/>
    </style:style>
    <style:style style:name="P16" style:family="paragraph" style:parent-style-name="Heading_20_3">
      <style:paragraph-properties fo:text-align="justify" style:justify-single-word="false">
        <style:tab-stops>
          <style:tab-stop style:position="3.251cm"/>
          <style:tab-stop style:position="3.752cm"/>
        </style:tab-stops>
      </style:paragraph-properties>
      <style:text-properties style:font-name="Arial" fo:font-size="11pt" fo:language="de" fo:country="DE" officeooo:paragraph-rsid="00142671" style:font-size-asian="11pt" style:font-name-complex="Arial2" style:font-size-complex="11pt" style:script-type="latin"/>
    </style:style>
    <style:style style:name="P17" style:family="paragraph" style:parent-style-name="Heading_20_3">
      <style:paragraph-properties>
        <style:tab-stops>
          <style:tab-stop style:position="3.251cm"/>
          <style:tab-stop style:position="3.752cm"/>
        </style:tab-stops>
      </style:paragraph-properties>
      <style:text-properties style:font-name="Arial" fo:font-size="11pt" fo:language="de" fo:country="DE" officeooo:paragraph-rsid="00142671" style:font-size-asian="11pt" style:font-name-complex="Arial2" style:font-size-complex="11pt" style:script-type="latin"/>
    </style:style>
    <style:style style:name="P18" style:family="paragraph" style:parent-style-name="Heading_20_3">
      <style:paragraph-properties>
        <style:tab-stops>
          <style:tab-stop style:position="3.251cm"/>
          <style:tab-stop style:position="3.752cm"/>
        </style:tab-stops>
      </style:paragraph-properties>
      <style:text-properties fo:font-size="11pt" fo:language="de" fo:country="DE" officeooo:paragraph-rsid="00142671" style:font-size-asian="11pt" style:font-size-complex="11pt" style:script-type="latin"/>
    </style:style>
    <style:style style:name="P19" style:family="paragraph" style:parent-style-name="Standard">
      <style:paragraph-properties>
        <style:tab-stops>
          <style:tab-stop style:position="3.251cm"/>
          <style:tab-stop style:position="3.752cm"/>
        </style:tab-stops>
      </style:paragraph-properties>
      <style:text-properties style:font-name="Arial" fo:font-size="11pt" fo:language="de" fo:country="DE" officeooo:paragraph-rsid="00142671" style:font-size-asian="11pt" style:font-name-complex="Arial2" style:font-size-complex="11pt" style:script-type="latin"/>
    </style:style>
    <style:style style:name="P20" style:family="paragraph" style:parent-style-name="Standard">
      <style:paragraph-properties>
        <style:tab-stops>
          <style:tab-stop style:position="3.251cm"/>
          <style:tab-stop style:position="3.752cm"/>
        </style:tab-stops>
      </style:paragraph-properties>
      <style:text-properties officeooo:paragraph-rsid="00142671"/>
    </style:style>
    <style:style style:name="P21" style:family="paragraph" style:parent-style-name="Standard">
      <style:paragraph-properties>
        <style:tab-stops>
          <style:tab-stop style:position="3.251cm"/>
          <style:tab-stop style:position="3.752cm"/>
        </style:tab-stops>
      </style:paragraph-properties>
      <style:text-properties style:font-name="Arial" fo:language="en" fo:country="US" officeooo:paragraph-rsid="00142671" style:font-name-complex="Arial2"/>
    </style:style>
    <style:style style:name="P22" style:family="paragraph" style:parent-style-name="Standard">
      <style:paragraph-properties fo:text-align="justify" style:justify-single-word="false">
        <style:tab-stops>
          <style:tab-stop style:position="3.251cm"/>
          <style:tab-stop style:position="3.752cm"/>
        </style:tab-stops>
      </style:paragraph-properties>
      <style:text-properties style:font-name="Arial" fo:font-size="11pt" fo:language="de" fo:country="DE" officeooo:paragraph-rsid="00142671" style:font-size-asian="11pt" style:font-name-complex="Arial2" style:font-size-complex="11pt" style:script-type="latin"/>
    </style:style>
    <style:style style:name="T1" style:family="text">
      <style:text-properties style:font-name="Arial" style:font-name-complex="Arial2"/>
    </style:style>
    <style:style style:name="T2" style:family="text">
      <style:text-properties fo:color="#00000a" loext:opacity="100%" style:font-name="Arial" fo:font-weight="normal" style:font-weight-asian="normal" style:font-name-complex="Arial2"/>
    </style:style>
    <style:style style:name="T3" style:family="text">
      <style:text-properties fo:color="#00000a" loext:opacity="100%" style:font-name="Arial" fo:font-weight="normal" officeooo:rsid="00142671" style:font-weight-asian="normal" style:font-name-complex="Arial2"/>
    </style:style>
    <style:style style:name="T4" style:family="text">
      <style:text-properties fo:color="#000000" loext:opacity="100%" style:font-name="Arial" fo:font-style="normal" fo:font-weight="normal" style:font-style-asian="normal" style:font-weight-asian="normal" style:font-name-complex="Arial2" style:font-style-complex="normal" style:font-weight-complex="normal"/>
    </style:style>
    <style:style style:name="T5" style:family="text">
      <style:text-properties fo:color="#000000" loext:opacity="100%" style:font-name="Arial1" fo:font-weight="normal" officeooo:rsid="0012d30e" style:font-weight-asian="normal" style:font-weight-complex="normal"/>
    </style:style>
    <style:style style:name="T6" style:family="text">
      <style:text-properties fo:color="#000000" loext:opacity="100%" style:font-name="Arial1" fo:font-size="11pt" fo:font-weight="bold" style:font-size-asian="11pt" style:font-weight-asian="bold" style:font-size-complex="11pt" style:font-weight-complex="bold"/>
    </style:style>
    <style:style style:name="T7" style:family="text">
      <style:text-properties style:font-name="Arial1" fo:font-size="11pt" style:font-size-asian="11pt" style:font-size-complex="11pt"/>
    </style:style>
    <style:style style:name="T8" style:family="text">
      <style:text-properties officeooo:rsid="00142671"/>
    </style:style>
    <style:style style:name="T9" style:family="text">
      <style:text-properties officeooo:rsid="0012d30e"/>
    </style:style>
    <style:style style:name="T10" style:family="text">
      <style:text-properties fo:color="#00000a" loext:opacity="100%" style:font-name="Arial" fo:font-weight="normal" officeooo:rsid="00179d33" style:font-weight-asian="normal" style:font-name-complex="Arial2"/>
    </style:style>
    <style:style style:name="T11" style:family="text">
      <style:text-properties fo:color="#000000" loext:opacity="100%" style:font-name="Arial" fo:font-weight="normal" officeooo:rsid="00160d33" style:font-weight-asian="normal" style:font-name-complex="Arial2" style:font-weight-complex="normal"/>
    </style:style>
    <style:style style:name="T12" style:family="text">
      <style:text-properties fo:color="#000000" loext:opacity="100%" style:font-name="Arial" fo:font-weight="normal" officeooo:rsid="00179d33" style:font-weight-asian="normal" style:font-name-complex="Arial2" style:font-weight-complex="normal"/>
    </style:style>
    <style:style style:name="T13" style:family="text">
      <style:text-properties fo:color="#000000" loext:opacity="100%" fo:font-weight="normal" style:font-weight-asian="normal" style:font-weight-complex="normal"/>
    </style:style>
    <style:style style:name="T14" style:family="text">
      <style:text-properties fo:color="#000000" loext:opacity="100%" fo:font-weight="normal" officeooo:rsid="00152011" style:font-weight-asian="normal" style:font-weight-complex="normal"/>
    </style:style>
    <style:style style:name="T15" style:family="text">
      <style:text-properties fo:color="#000000" loext:opacity="100%" fo:font-weight="normal" officeooo:rsid="00142671" style:font-weight-asian="normal" style:font-weight-complex="normal"/>
    </style:style>
    <style:style style:name="T16" style:family="text">
      <style:text-properties fo:color="#000000" loext:opacity="100%" style:font-name="Arial" fo:font-weight="normal" style:font-weight-asian="normal" style:font-name-complex="Arial2" style:font-weight-complex="normal"/>
    </style:style>
    <style:style style:name="T17" style:family="text">
      <style:text-properties officeooo:rsid="00152011"/>
    </style:style>
    <style:style style:name="T18" style:family="text">
      <style:text-properties style:font-name="Arial" fo:font-size="11pt" fo:language="de" fo:country="DE" style:font-size-asian="11pt" style:font-name-complex="Arial2" style:font-size-complex="11pt" style:script-type="latin"/>
    </style:style>
    <style:style style:name="T19" style:family="text">
      <style:text-properties fo:font-size="11pt" fo:language="de" fo:country="DE" style:font-size-asian="11pt" style:font-size-complex="11pt" style:script-type="latin"/>
    </style:style>
    <style:style style:name="T20" style:family="text">
      <style:text-properties fo:font-size="11pt" fo:language="de" fo:country="DE" officeooo:rsid="00152011" style:font-size-asian="11pt" style:font-size-complex="11pt" style:script-type="latin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Bezirksschachtag am 20.09.2026</text:p>
      <text:p text:style-name="P2">– Freiburger Bezirksblitzmeisterschaften –</text:p>
      <text:p text:style-name="P3"/>
      <text:h text:style-name="P4" text:outline-level="3"><text:span text:style-name="T1">Spielort:<text:tab/></text:span><text:span text:style-name="T2">Vereinslokal „Zähringer Keller“, Zähringer Str. 348</text:span></text:h>
      <text:p text:style-name="P5"><text:tab/>(nahe Straßenbahnhaltestelle Reutebachgasse der Linie 3)</text:p>
      <text:h text:style-name="P6" text:outline-level="3"><text:span text:style-name="T1">Meldeschluss:<text:tab/></text:span><text:span text:style-name="T3">13</text:span><text:span text:style-name="T2">:30 Uhr</text:span></text:h>
      <text:h text:style-name="P4" text:outline-level="3"><text:span text:style-name="T1">Spielbeginn: <text:tab/></text:span><text:span text:style-name="T2">14:00 Uhr</text:span></text:h>
      <text:h text:style-name="P4" text:outline-level="3"><text:span text:style-name="T1">Bedenkzeit:<text:tab/></text:span><text:span text:style-name="T4">3 Minuten + 2 Sekunden/Zug pro Spieler und Partie</text:span></text:h>
      <text:h text:style-name="P7" text:outline-level="3"><text:span text:style-name="T1">Turnierregeln: <text:tab/></text:span><text:span text:style-name="T5">Es wird in zwei Gruppen gespielt:</text:span></text:h>
      <text:p text:style-name="P8"><text:tab/>A-Gruppe &gt; 1750 DWZ/Elo und B-Gruppe &lt;= 1750 DWZ/Elo.</text:p>
      <text:p text:style-name="P8"><text:tab/>Pro Gruppe gilt: Bis 14 Teilnehmende in einer Gruppe wird ein Rundenturnier <text:tab/>gespielt, sonst 11 Runden Schweizer System.</text:p>
      <text:p text:style-name="P9"><text:tab/>Bei Rundenturnier: Zweitwertung Sonneborn-Berger</text:p>
      <text:p text:style-name="P9"><text:tab/>Bei Schweizer System: Zweitwertung Buchholzzahl ohne Streichwertung, <text:tab/>Drittwertung Buchholzsumme</text:p>
      <text:p text:style-name="P10"><text:span text:style-name="T6"><text:tab/>Beide Gruppen im Einzelblitz werden Fide-Blitzelo gewertet.</text:span><text:span text:style-name="T7"> Daher ist für <text:tab/>die Teilnahme im Einzelblitz eine Fide-ID erforderlich (zur Beantragung einer <text:tab/>FIDE-ID siehe </text:span><text:a xlink:type="simple" xlink:href="http://www.schachbund.de/fide-" text:style-name="Internet_20_link" text:visited-style-name="Visited_20_Internet_20_Link"><text:span text:style-name="T7">www.schachbund.de/fide-</text:span></text:a><text:a xlink:type="simple" xlink:href="http://www.schachbund.de/fide-identifikationsnummer.html" text:style-name="Internet_20_link" text:visited-style-name="Visited_20_Internet_20_Link"><text:span text:style-name="T7">identifikationsnummer.html</text:span></text:a><text:span text:style-name="T7">).</text:span></text:p>
      <text:p text:style-name="P11"><text:tab/>Nur im Schachbezirk Freiburg aktiv gemeldete Spielende <text:span text:style-name="T8">im A-Turnier</text:span> haben <text:tab/>ein Anrecht auf den Titel „Bezirksblitzmeister“ und<text:span text:style-name="T9"> auf </text:span>die Qualifikation zur <text:tab/>Badischen Blitzeinzelmeisterschaft. <text:span text:style-name="T8">Die beste im Schachbezirk Freiburg aktiv <text:tab/>gemeldete Dame im A-Turnier erhält den Titel „Bezirksblitzmeisterin“.</text:span></text:p>
      <text:p text:style-name="P8"><text:tab/></text:p>
      <text:p text:style-name="P12"><text:tab/>Für <text:span text:style-name="T8">beide Gruppen</text:span> gelten die Blitz<text:span text:style-name="T9">schach</text:span>regeln der FIDE.</text:p>
      <text:h text:style-name="P7" text:outline-level="3"><text:span text:style-name="T1">Startgeld: <text:tab/></text:span><text:span text:style-name="T10">A-Gruppe: Erwachsene 10€, Jugendliche (Jahrgang 2006 und jünger) 7€</text:span></text:h>
      <text:p text:style-name="P13"><text:tab/>B-Gruppe: Erwachsene 7€, Jugendliche (Jahrgang 2006 und jünger) 5€</text:p>
      <text:h text:style-name="P7" text:outline-level="3"><text:span text:style-name="T1">Preise:<text:tab/></text:span><text:span text:style-name="T11">A-Gruppe: 1. Platz </text:span><text:span text:style-name="T12">5</text:span><text:span text:style-name="T11">0€, 2. Platz </text:span><text:span text:style-name="T12">30</text:span><text:span text:style-name="T11">€, 3. Platz </text:span><text:span text:style-name="T12">20</text:span><text:span text:style-name="T11">€, </text:span><text:span text:style-name="T12">Jugend 15€, Dame 15€</text:span></text:h>
      <text:p text:style-name="P14"><text:tab/>B-Gruppe: 1. Platz 30€, 2. Platz 20€, 3. Platz 10€, Jugend 10€, Dame 10€</text:p>
      <text:p text:style-name="P14"><text:tab/>Preise ab 12 Teilnehmenden pro Gruppe garantiert.</text:p>
      <text:h text:style-name="P15" text:outline-level="3">Schiedsrichter: <text:tab/><text:span text:style-name="T13">Nico Schepers (Hauptschiedsrichter) und Barbara Hund</text:span></text:h>
      <text:h text:style-name="P16" text:outline-level="3">Teilnehmerzahl:<text:tab/><text:span text:style-name="T13">Aus Platzgründen ist die Teilnehmerzahl auf maximal </text:span><text:span text:style-name="T14">60</text:span><text:span text:style-name="T13"> </text:span><text:span text:style-name="T14">Personen</text:span><text:span text:style-name="T13"> </text:span><text:span text:style-name="T15">begrenzt</text:span><text:span text:style-name="T13">.</text:span></text:h>
      <text:h text:style-name="P17" text:outline-level="3">Bewirtung:<text:tab/><text:span text:style-name="T13">Getränke und Snacks</text:span></text:h>
      <text:h text:style-name="P18" text:outline-level="3"><text:span text:style-name="T1">Anmeldung:<text:tab/></text:span><text:span text:style-name="T16">Um die Planungen zu erleichtern, wird um eine Voranmeldung gebeten. Diese <text:tab/>hat bis zum 18.09.2026 an Nico Schepers zu erfolgen mit den Meldedaten:</text:span></text:h>
      <text:p text:style-name="P19"><text:tab/>Name, <text:span text:style-name="T17">Vorname,</text:span> Verein, FIDE-ID</text:p>
      <text:p text:style-name="P20"><text:span text:style-name="T18"><text:tab/>Email: </text:span><text:a xlink:type="simple" xlink:href="mailto:nicoschepers15@gmail.com" text:style-name="Internet_20_link" text:visited-style-name="Visited_20_Internet_20_Link"><text:span text:style-name="T18">nicoschepers15@gmail.com</text:span></text:a></text:p>
      <text:p text:style-name="P19"><text:tab/>Telefon: 07664/600645</text:p>
      <text:p text:style-name="P19"><text:tab/>Auch für vorangemeldete Teilnehmende gilt der Meldeschluss am Turniertag!</text:p>
      <text:p text:style-name="P19"/>
      <text:p text:style-name="P19"/>
      <text:p text:style-name="P21"><text:span text:style-name="T19">Die Ergebnisse werden auf </text:span><text:a xlink:type="simple" xlink:href="http://freiburg1887.badischer-schachverband.de/" text:style-name="Internet_20_link" text:visited-style-name="Visited_20_Internet_20_Link"><text:span text:style-name="T19">http://freiburg1887.badischer-schachverband.de/</text:span></text:a><text:span text:style-name="T19"> </text:span><text:span text:style-name="T20">und </text:span><text:a xlink:type="simple" xlink:href="https://schachbezirk-freiburg.de/" text:style-name="Internet_20_link" text:visited-style-name="Visited_20_Internet_20_Link"><text:span text:style-name="T20">https://schachbezirk-freiburg.de/</text:span></text:a><text:span text:style-name="T20"> </text:span><text:span text:style-name="T19">veröffentlicht.</text:span></text:p>
      <text:p text:style-name="P19">Die Spielenden erklären mit der Anmeldung, dass Partien, Fotos, Turnierdaten,</text:p>
      <text:p text:style-name="P22">Spielberichte und Ähnliches veröffentlicht werden dürfen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top="0.353cm" fo:margin-bottom="0cm" style:contextual-spacing="false" fo:keep-together="always" fo:keep-with-next="always"/>
      <style:text-properties fo:color="#4f81bd" loext:opacity="100%" style:font-name="Cambria" fo:font-family="Cambria" style:font-family-generic="roman" style:font-pitch="variable" fo:font-weight="bold" style:font-name-asian="Times New Roman" style:font-family-asian="'Times New Roman'" style:font-family-generic-asian="system" style:font-pitch-asian="variable" style:font-weight-asian="bold" style:font-name-complex="Times New Roman" style:font-family-complex="'Times New Roman'" style:font-family-generic-complex="system" style:font-pitch-complex="variable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08T21:42:21.879224000</meta:creation-date>
    <dc:date>2026-08-08T21:51:08.460755100</dc:date>
    <meta:editing-duration>PT8M45S</meta:editing-duration>
    <meta:editing-cycles>3</meta:editing-cycles>
    <meta:generator>LibreOffice/25.8.4.2$Windows_X86_64 LibreOffice_project/290daaa01b999472f0c7a3890eb6a550fd74c6df</meta:generator>
    <meta:document-statistic meta:table-count="0" meta:image-count="0" meta:object-count="0" meta:page-count="1" meta:paragraph-count="32" meta:word-count="291" meta:character-count="2361" meta:non-whitespace-character-count="2071"/>
  </office:meta>
</office:document-meta>
</file>