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Text_20_body">
      <style:paragraph-properties fo:margin-top="0cm" fo:margin-bottom="0.212cm" style:contextual-spacing="false" fo:text-align="center" style:justify-single-word="false"/>
      <style:text-properties fo:font-size="14pt" officeooo:paragraph-rsid="00041b37" style:font-size-asian="14pt" style:font-size-complex="14pt"/>
    </style:style>
    <style:style style:name="P2" style:family="paragraph" style:parent-style-name="Text_20_body">
      <style:paragraph-properties fo:margin-left="1.27cm" fo:margin-right="0cm" fo:text-align="center" style:justify-single-word="false" fo:text-indent="0cm" style:auto-text-indent="false"/>
      <style:text-properties style:font-name="Arial1" fo:font-size="12pt" fo:font-weight="bold" officeooo:paragraph-rsid="00041b37" style:font-size-asian="12pt" style:font-weight-asian="bold" style:font-name-complex="Arial2" style:font-size-complex="12pt"/>
    </style:style>
    <style:style style:name="P3" style:family="paragraph" style:parent-style-name="Text_20_body">
      <style:paragraph-properties fo:text-align="justify" style:justify-single-word="false">
        <style:tab-stops>
          <style:tab-stop style:position="8.001cm"/>
        </style:tab-stops>
      </style:paragraph-properties>
      <style:text-properties style:font-name="Arial1" officeooo:paragraph-rsid="00041b37" style:font-name-complex="Arial2"/>
    </style:style>
    <style:style style:name="P4" style:family="paragraph" style:parent-style-name="Heading_20_3">
      <style:paragraph-properties>
        <style:tab-stops>
          <style:tab-stop style:position="3.251cm"/>
          <style:tab-stop style:position="3.752cm"/>
        </style:tab-stops>
      </style:paragraph-properties>
      <style:text-properties fo:font-size="11pt" officeooo:paragraph-rsid="00041b37" style:font-size-asian="11pt" style:font-size-complex="11pt"/>
    </style:style>
    <style:style style:name="P5" style:family="paragraph" style:parent-style-name="Standard">
      <style:paragraph-properties>
        <style:tab-stops>
          <style:tab-stop style:position="3.251cm"/>
          <style:tab-stop style:position="3.752cm"/>
        </style:tab-stops>
      </style:paragraph-properties>
      <style:text-properties fo:color="#00000a" loext:opacity="100%" style:font-name="Arial" fo:font-size="11pt" fo:font-weight="normal" officeooo:paragraph-rsid="00041b37" style:font-size-asian="11pt" style:font-weight-asian="normal" style:font-name-complex="Arial2" style:font-size-complex="11pt"/>
    </style:style>
    <style:style style:name="P6" style:family="paragraph" style:parent-style-name="Heading_20_3">
      <style:paragraph-properties>
        <style:tab-stops>
          <style:tab-stop style:position="3.251cm"/>
          <style:tab-stop style:position="3.752cm"/>
          <style:tab-stop style:position="16.002cm" style:type="right"/>
        </style:tab-stops>
      </style:paragraph-properties>
      <style:text-properties fo:font-size="11pt" officeooo:paragraph-rsid="00041b37" style:font-size-asian="11pt" style:font-size-complex="11pt"/>
    </style:style>
    <style:style style:name="P7" style:family="paragraph" style:parent-style-name="Heading_20_3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style:font-name="Arial" fo:font-size="11pt" officeooo:paragraph-rsid="00041b37" style:font-size-asian="11pt" style:font-name-complex="Arial2" style:font-size-complex="11pt"/>
    </style:style>
    <style:style style:name="P8" style:family="paragraph" style:parent-style-name="Heading_20_3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fo:font-size="11pt" officeooo:paragraph-rsid="00041b37" style:font-size-asian="11pt" style:font-size-complex="11pt"/>
    </style:style>
    <style:style style:name="P9" style:family="paragraph" style:parent-style-name="Standard">
      <style:paragraph-properties>
        <style:tab-stops>
          <style:tab-stop style:position="3.251cm"/>
          <style:tab-stop style:position="3.752cm"/>
        </style:tab-stops>
      </style:paragraph-properties>
      <style:text-properties fo:font-size="11pt" officeooo:rsid="001968a0" officeooo:paragraph-rsid="00041b37" style:font-size-asian="11pt" style:font-size-complex="11pt"/>
    </style:style>
    <style:style style:name="P10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fo:color="#000000" loext:opacity="100%" style:font-name="Arial" fo:font-size="11pt" fo:font-weight="normal" officeooo:rsid="0012d30e" officeooo:paragraph-rsid="00041b37" style:font-size-asian="11pt" style:font-weight-asian="normal" style:font-name-complex="Arial2" style:font-size-complex="11pt" style:font-weight-complex="normal"/>
    </style:style>
    <style:style style:name="P11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fo:font-size="11pt" officeooo:paragraph-rsid="00041b37" style:font-size-asian="11pt" style:font-size-complex="11pt"/>
    </style:style>
    <style:style style:name="P12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style:font-name="Arial1" fo:font-size="11pt" officeooo:paragraph-rsid="00041b37" style:font-size-asian="11pt" style:font-size-complex="11pt"/>
    </style:style>
    <style:style style:name="P13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style:font-name="Arial1" fo:font-size="11pt" officeooo:rsid="0012d30e" officeooo:paragraph-rsid="00041b37" style:font-size-asian="11pt" style:font-size-complex="11pt"/>
    </style:style>
    <style:style style:name="P14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fo:font-size="11pt" officeooo:rsid="0012d30e" officeooo:paragraph-rsid="00041b37" style:font-size-asian="11pt" style:font-size-complex="11pt"/>
    </style:style>
    <style:style style:name="P15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officeooo:rsid="0012d30e" officeooo:paragraph-rsid="00041b37"/>
    </style:style>
    <style:style style:name="P16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style:font-name="Arial1" fo:font-size="11pt" fo:font-weight="normal" officeooo:paragraph-rsid="00041b37" style:font-size-asian="11pt" style:font-weight-asian="normal" style:font-size-complex="11pt" style:font-weight-complex="normal"/>
    </style:style>
    <style:style style:name="P17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fo:color="#00000a" loext:opacity="100%" style:font-name="Arial" fo:font-size="11pt" fo:font-weight="normal" officeooo:paragraph-rsid="00041b37" style:font-size-asian="11pt" style:font-weight-asian="normal" style:font-name-complex="Arial2" style:font-size-complex="11pt"/>
    </style:style>
    <style:style style:name="P18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fo:color="#00000a" loext:opacity="100%" style:font-name="Arial" fo:font-size="11pt" fo:font-weight="normal" officeooo:rsid="00179d33" officeooo:paragraph-rsid="00041b37" style:font-size-asian="11pt" style:font-weight-asian="normal" style:font-name-complex="Arial2" style:font-size-complex="11pt"/>
    </style:style>
    <style:style style:name="P19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fo:color="#000000" loext:opacity="100%" style:font-name="Arial" fo:font-size="11pt" fo:font-weight="normal" officeooo:rsid="00160d33" officeooo:paragraph-rsid="00041b37" style:font-size-asian="11pt" style:font-weight-asian="normal" style:font-name-complex="Arial2" style:font-size-complex="11pt" style:font-weight-complex="normal"/>
    </style:style>
    <style:style style:name="P20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fo:color="#000000" loext:opacity="100%" style:font-name="Arial" fo:font-size="11pt" fo:font-weight="normal" officeooo:rsid="00179d33" officeooo:paragraph-rsid="00041b37" style:font-size-asian="11pt" style:font-weight-asian="normal" style:font-name-complex="Arial2" style:font-size-complex="11pt" style:font-weight-complex="normal"/>
    </style:style>
    <style:style style:name="P21" style:family="paragraph" style:parent-style-name="Heading_20_3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style:font-name="Arial" fo:font-size="11pt" fo:language="de" fo:country="DE" officeooo:rsid="00051851" officeooo:paragraph-rsid="00051851" style:font-size-asian="11pt" style:font-name-complex="Arial2" style:font-size-complex="11pt" style:script-type="latin"/>
    </style:style>
    <style:style style:name="P22" style:family="paragraph" style:parent-style-name="Heading_20_3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style:font-name="Arial" fo:font-size="11pt" fo:language="de" fo:country="DE" officeooo:paragraph-rsid="00041b37" style:font-size-asian="11pt" style:font-name-complex="Arial2" style:font-size-complex="11pt" style:script-type="latin"/>
    </style:style>
    <style:style style:name="P23" style:family="paragraph" style:parent-style-name="Heading_20_3">
      <style:paragraph-properties>
        <style:tab-stops>
          <style:tab-stop style:position="3.251cm"/>
          <style:tab-stop style:position="3.752cm"/>
        </style:tab-stops>
      </style:paragraph-properties>
      <style:text-properties style:font-name="Arial" fo:font-size="11pt" fo:language="de" fo:country="DE" officeooo:paragraph-rsid="00041b37" style:font-size-asian="11pt" style:font-name-complex="Arial2" style:font-size-complex="11pt" style:script-type="latin"/>
    </style:style>
    <style:style style:name="P24" style:family="paragraph" style:parent-style-name="Heading_20_3">
      <style:paragraph-properties>
        <style:tab-stops>
          <style:tab-stop style:position="3.251cm"/>
          <style:tab-stop style:position="3.752cm"/>
        </style:tab-stops>
      </style:paragraph-properties>
      <style:text-properties fo:font-size="11pt" fo:language="de" fo:country="DE" officeooo:paragraph-rsid="00041b37" style:font-size-asian="11pt" style:font-size-complex="11pt" style:script-type="latin"/>
    </style:style>
    <style:style style:name="P25" style:family="paragraph" style:parent-style-name="Standard">
      <style:paragraph-properties>
        <style:tab-stops>
          <style:tab-stop style:position="3.251cm"/>
          <style:tab-stop style:position="3.752cm"/>
        </style:tab-stops>
      </style:paragraph-properties>
      <style:text-properties style:font-name="Arial" fo:font-size="11pt" fo:language="de" fo:country="DE" officeooo:paragraph-rsid="00041b37" style:font-size-asian="11pt" style:font-name-complex="Arial2" style:font-size-complex="11pt" style:script-type="latin"/>
    </style:style>
    <style:style style:name="P26" style:family="paragraph" style:parent-style-name="Standard">
      <style:paragraph-properties>
        <style:tab-stops>
          <style:tab-stop style:position="3.251cm"/>
          <style:tab-stop style:position="3.752cm"/>
        </style:tab-stops>
      </style:paragraph-properties>
      <style:text-properties officeooo:paragraph-rsid="00041b37"/>
    </style:style>
    <style:style style:name="P27" style:family="paragraph" style:parent-style-name="Standard">
      <style:paragraph-properties>
        <style:tab-stops>
          <style:tab-stop style:position="3.251cm"/>
          <style:tab-stop style:position="3.752cm"/>
        </style:tab-stops>
      </style:paragraph-properties>
      <style:text-properties style:font-name="Arial" fo:language="en" fo:country="US" officeooo:paragraph-rsid="00041b37" style:font-name-complex="Arial2"/>
    </style:style>
    <style:style style:name="T1" style:family="text">
      <style:text-properties style:font-name="Arial1" fo:font-weight="bold" style:font-weight-asian="bold" style:font-name-complex="Arial2"/>
    </style:style>
    <style:style style:name="T2" style:family="text">
      <style:text-properties officeooo:rsid="0012c0dc"/>
    </style:style>
    <style:style style:name="T3" style:family="text">
      <style:text-properties style:font-name="Arial" style:font-name-complex="Arial2"/>
    </style:style>
    <style:style style:name="T4" style:family="text">
      <style:text-properties fo:color="#00000a" loext:opacity="100%" style:font-name="Arial" fo:font-weight="normal" style:font-weight-asian="normal" style:font-name-complex="Arial2"/>
    </style:style>
    <style:style style:name="T5" style:family="text">
      <style:text-properties fo:color="#00000a" loext:opacity="100%" style:font-name="Arial" fo:font-weight="normal" officeooo:rsid="0012c0dc" style:font-weight-asian="normal" style:font-name-complex="Arial2"/>
    </style:style>
    <style:style style:name="T6" style:family="text">
      <style:text-properties fo:color="#000000" loext:opacity="100%" style:font-name="Arial" fo:font-style="normal" fo:font-weight="normal" style:font-style-asian="normal" style:font-weight-asian="normal" style:font-name-complex="Arial2" style:font-style-complex="normal" style:font-weight-complex="normal"/>
    </style:style>
    <style:style style:name="T7" style:family="text">
      <style:text-properties fo:color="#000000" loext:opacity="100%" fo:font-weight="bold" officeooo:rsid="00152011" style:font-weight-asian="bold" style:font-weight-complex="bold"/>
    </style:style>
    <style:style style:name="T8" style:family="text">
      <style:text-properties fo:color="#000000" loext:opacity="100%" officeooo:rsid="00152011"/>
    </style:style>
    <style:style style:name="T9" style:family="text">
      <style:text-properties fo:color="#000000" loext:opacity="100%" style:font-name="Arial" fo:font-weight="normal" style:font-weight-asian="normal" style:font-name-complex="Arial2" style:font-weight-complex="normal"/>
    </style:style>
    <style:style style:name="T10" style:family="text">
      <style:text-properties fo:color="#000000" loext:opacity="100%" style:font-name="Arial" fo:font-weight="normal" officeooo:rsid="0012c0dc" style:font-weight-asian="normal" style:font-name-complex="Arial2" style:font-weight-complex="normal"/>
    </style:style>
    <style:style style:name="T11" style:family="text">
      <style:text-properties fo:color="#000000" loext:opacity="100%" style:font-name="Arial" fo:font-weight="normal" officeooo:rsid="0012d30e" style:font-weight-asian="normal" style:font-name-complex="Arial2" style:font-weight-complex="normal"/>
    </style:style>
    <style:style style:name="T12" style:family="text">
      <style:text-properties style:font-name="Arial1" fo:font-weight="normal" style:font-weight-asian="normal" style:font-weight-complex="normal"/>
    </style:style>
    <style:style style:name="T13" style:family="text">
      <style:text-properties style:font-name="Arial1" fo:font-weight="normal" officeooo:rsid="00152011" style:font-weight-asian="normal" style:font-weight-complex="normal"/>
    </style:style>
    <style:style style:name="T14" style:family="text">
      <style:text-properties style:font-name="Arial1" fo:font-weight="normal" officeooo:rsid="001d4b2c" style:font-weight-asian="normal" style:font-weight-complex="normal"/>
    </style:style>
    <style:style style:name="T15" style:family="text">
      <style:text-properties fo:color="#000000" loext:opacity="100%" style:font-name="Arial" fo:font-weight="bold" officeooo:rsid="00152011" style:font-weight-asian="bold" style:font-name-complex="Arial2" style:font-weight-complex="bold"/>
    </style:style>
    <style:style style:name="T16" style:family="text">
      <style:text-properties style:font-name="Arial1"/>
    </style:style>
    <style:style style:name="T17" style:family="text">
      <style:text-properties officeooo:rsid="0012d30e"/>
    </style:style>
    <style:style style:name="T18" style:family="text">
      <style:text-properties fo:color="#000000" loext:opacity="100%" style:font-name="Arial1" fo:font-weight="bold" style:font-weight-asian="bold" style:font-weight-complex="bold"/>
    </style:style>
    <style:style style:name="T19" style:family="text">
      <style:text-properties style:font-name="Arial1" fo:font-size="11pt" style:font-size-asian="11pt" style:font-size-complex="11pt"/>
    </style:style>
    <style:style style:name="T20" style:family="text">
      <style:text-properties fo:color="#000000" loext:opacity="100%" style:font-name="Arial" fo:font-weight="bold" officeooo:rsid="0012c0dc" style:font-weight-asian="bold" style:font-name-complex="Arial2" style:font-weight-complex="bold"/>
    </style:style>
    <style:style style:name="T21" style:family="text">
      <style:text-properties fo:color="#000000" loext:opacity="100%" style:font-name="Arial" fo:font-weight="bold" style:font-weight-asian="bold" style:font-name-complex="Arial2" style:font-weight-complex="bold"/>
    </style:style>
    <style:style style:name="T22" style:family="text">
      <style:text-properties fo:font-weight="bold" style:font-weight-asian="bold" style:font-weight-complex="bold"/>
    </style:style>
    <style:style style:name="T23" style:family="text">
      <style:text-properties fo:color="#000000" loext:opacity="100%" style:font-name="Arial" fo:font-weight="bold" officeooo:rsid="00160d33" style:font-weight-asian="bold" style:font-name-complex="Arial2" style:font-weight-complex="bold"/>
    </style:style>
    <style:style style:name="T24" style:family="text">
      <style:text-properties fo:color="#000000" loext:opacity="100%" style:font-name="Arial" fo:font-weight="normal" officeooo:rsid="00160d33" style:font-weight-asian="normal" style:font-name-complex="Arial2" style:font-weight-complex="normal"/>
    </style:style>
    <style:style style:name="T25" style:family="text">
      <style:text-properties fo:color="#000000" loext:opacity="100%" style:font-name="Arial" fo:font-weight="normal" officeooo:rsid="00041b37" style:font-weight-asian="normal" style:font-name-complex="Arial2" style:font-weight-complex="normal"/>
    </style:style>
    <style:style style:name="T26" style:family="text">
      <style:text-properties officeooo:rsid="0018c93f"/>
    </style:style>
    <style:style style:name="T27" style:family="text">
      <style:text-properties officeooo:rsid="00179d33"/>
    </style:style>
    <style:style style:name="T28" style:family="text">
      <style:text-properties fo:color="#000000" loext:opacity="100%" fo:font-weight="normal" style:font-weight-asian="normal" style:font-weight-complex="normal"/>
    </style:style>
    <style:style style:name="T29" style:family="text">
      <style:text-properties fo:color="#000000" loext:opacity="100%" fo:font-weight="normal" officeooo:rsid="00160d33" style:font-weight-asian="normal" style:font-weight-complex="normal"/>
    </style:style>
    <style:style style:name="T30" style:family="text">
      <style:text-properties fo:color="#000000" loext:opacity="100%" fo:font-weight="normal" officeooo:rsid="00152011" style:font-weight-asian="normal" style:font-weight-complex="normal"/>
    </style:style>
    <style:style style:name="T31" style:family="text">
      <style:text-properties style:text-underline-style="solid" style:text-underline-width="auto" style:text-underline-color="font-color" officeooo:rsid="00152011"/>
    </style:style>
    <style:style style:name="T32" style:family="text">
      <style:text-properties style:text-underline-style="solid" style:text-underline-width="auto" style:text-underline-color="font-color"/>
    </style:style>
    <style:style style:name="T33" style:family="text">
      <style:text-properties officeooo:rsid="00152011"/>
    </style:style>
    <style:style style:name="T34" style:family="text">
      <style:text-properties style:font-name="Arial" fo:font-size="11pt" fo:language="de" fo:country="DE" style:font-size-asian="11pt" style:font-name-complex="Arial2" style:font-size-complex="11pt" style:script-type="latin"/>
    </style:style>
    <style:style style:name="T35" style:family="text">
      <style:text-properties fo:font-size="11pt" fo:language="de" fo:country="DE" style:font-size-asian="11pt" style:font-size-complex="11pt" style:script-type="latin"/>
    </style:style>
    <style:style style:name="T36" style:family="text">
      <style:text-properties fo:font-size="11pt" fo:language="de" fo:country="DE" officeooo:rsid="00152011" style:font-size-asian="11pt" style:font-size-complex="11pt" style:script-type="latin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Bezirksschachtag am 20.09.2026</text:span></text:p>
      <text:p text:style-name="P2">– Freiburger Bezirksblitzmeisterschaften (Einzel- und <text:span text:style-name="T2">Team</text:span>blitz) –</text:p>
      <text:p text:style-name="P3"/>
      <text:h text:style-name="P4" text:outline-level="3"><text:span text:style-name="T3">Spielort:<text:tab/></text:span><text:span text:style-name="T4">Vereinslokal „Zähringer Keller“, Zähringer Str. 348</text:span></text:h>
      <text:p text:style-name="P5"><text:tab/>(nahe Straßenbahnhaltestelle Reutebachgasse der Linie 3)</text:p>
      <text:h text:style-name="P6" text:outline-level="3"><text:span text:style-name="T3">Meldeschluss:<text:tab/></text:span><text:span text:style-name="T5">Teamb</text:span><text:span text:style-name="T4">litz 9:30 Uhr, Einzelblitz 13:30 Uhr</text:span></text:h>
      <text:h text:style-name="P4" text:outline-level="3"><text:span text:style-name="T3">Spielbeginn: <text:tab/></text:span><text:span text:style-name="T5">Team</text:span><text:span text:style-name="T4">blitz 10:00 Uhr, Einzelblitz 14:00 Uhr</text:span></text:h>
      <text:h text:style-name="P4" text:outline-level="3"><text:span text:style-name="T3">Bedenkzeit:<text:tab/></text:span><text:span text:style-name="T6">Für beide Turniere: 3 Minuten + 2 Sekunden/Zug pro Spieler und Partie</text:span></text:h>
      <text:h text:style-name="P7" text:outline-level="3">Turnierregeln: <text:tab/><text:span text:style-name="T7">Teamblitz</text:span><text:span text:style-name="T8">:</text:span></text:h>
      <text:h text:style-name="P8" text:outline-level="3"><text:span text:style-name="T9"><text:tab/>Jede</text:span><text:span text:style-name="T10">s</text:span><text:span text:style-name="T9"> </text:span><text:span text:style-name="T10">Team</text:span><text:span text:style-name="T9"> besteht aus 4 Spielenden plus einem möglichen Ersatz, die alle <text:tab/>bei dem </text:span><text:span text:style-name="T10">gleichen</text:span><text:span text:style-name="T9"> Verein </text:span><text:span text:style-name="T10">im Schachbezirk Freiburg</text:span><text:span text:style-name="T9"> aktiv gemeldet sein <text:tab/>müssen, </text:span><text:span text:style-name="T10">wenn sie eine Qualifikation zur Badischen Ebene anstreben</text:span><text:span text:style-name="T9">. Die <text:tab/>Brettreihenfolge muss bei der Meldung festgelegt werden (kein Tauschrecht <text:tab/>zwischen den Runden). <text:tab/></text:span><text:span text:style-name="T10">Spielgemeinschaften haben kein Anrecht zur <text:tab/>Qualifikation auf Badischer Ebene. </text:span><text:span text:style-name="T11">Das beste aus aktiv im Schachbezirk <text:tab/>Freiburg gemeldeten Spielenden bestehende <text:tab/>Team erhält den Titel <text:tab/>„Bezirksteamblitzmeister 2026“.</text:span></text:h>
      <text:p text:style-name="P9"><text:span text:style-name="T12"><text:tab/>Je nach </text:span><text:span text:style-name="T13">Team</text:span><text:span text:style-name="T12">anzahl wird einfach vollrundig oder im Schweizer</text:span><text:span text:style-name="T14">-</text:span><text:span text:style-name="T12">System <text:tab/>gespielt. Die genaue Rundenzahl wird durch die Turnierleitung festgelegt.</text:span></text:p>
      <text:p text:style-name="P10"/>
      <text:p text:style-name="P11"><text:span text:style-name="T15"><text:tab/>Einzelblitz:</text:span></text:p>
      <text:p text:style-name="P11"><text:tab/><text:span text:style-name="T16"/></text:p>
      <text:p text:style-name="P12"><text:span text:style-name="T17"><text:tab/>Es wird in zwei Gruppen gespielt:</text:span></text:p>
      <text:p text:style-name="P13"><text:tab/>A-Gruppe &gt; 1750 DWZ/Elo und B-Gruppe &lt;= 1750 DWZ/Elo.</text:p>
      <text:p text:style-name="P13"><text:tab/>Pro Gruppe gilt: Bis 14 Teilnehmende in einer Gruppe wird ein <text:tab/>Rundenturnier <text:tab/>gespielt, sonst 11 Runden Schweizer System.</text:p>
      <text:p text:style-name="P14"><text:span text:style-name="T18"><text:tab/>Beide Gruppen im Einzelblitz werden Fide-Blitzelo gewertet.</text:span><text:span text:style-name="T16"> Daher <text:tab/>ist <text:tab/>für die Teilnahme im Einzelblitz eine Fide-ID erforderlich (zur <text:tab/>Beantragung einer <text:tab/>FIDE-ID <text:tab/>siehe </text:span></text:p>
      <text:p text:style-name="P15"><text:span text:style-name="T19"><text:tab/></text:span><text:a xlink:type="simple" xlink:href="http://www.schachbund.de/fide-" text:style-name="Internet_20_link" text:visited-style-name="Visited_20_Internet_20_Link"><text:span text:style-name="T19">www.schachbund.de/fide-</text:span></text:a><text:a xlink:type="simple" xlink:href="http://www.schachbund.de/fide-identifikationsnummer.html" text:style-name="Internet_20_link" text:visited-style-name="Visited_20_Internet_20_Link"><text:span text:style-name="T19">identifikationsnummer.html</text:span></text:a><text:span text:style-name="T19">).</text:span></text:p>
      <text:p text:style-name="P12"><text:tab/>Nur im Schachbezirk Freiburg aktiv gemeldete Spielende haben ein <text:tab/>Anrecht auf <text:tab/>den Titel „Bezirksblitzmeister“ und <text:span text:style-name="T17">im A-Turnier auf </text:span>die Qualifikation zur <text:tab/>Badischen Blitzeinzelmeisterschaft.</text:p>
      <text:p text:style-name="P13"><text:tab/></text:p>
      <text:p text:style-name="P16"><text:tab/>Für <text:span text:style-name="T17">alle</text:span> Turniere gelten die Blitz<text:span text:style-name="T17">schach</text:span>regeln der FIDE.</text:p>
      <text:p text:style-name="P16"/>
      <text:h text:style-name="P8" text:outline-level="3"><text:span text:style-name="T3">Startgeld: <text:tab/></text:span><text:span text:style-name="T20">Team</text:span><text:span text:style-name="T21">blitz</text:span><text:span text:style-name="T9">: </text:span><text:span text:style-name="T4">10€ pro </text:span><text:span text:style-name="T5">Team</text:span><text:span text:style-name="T4"> (Jugend</text:span><text:span text:style-name="T5">teams</text:span><text:span text:style-name="T4"> startgeldfrei)</text:span></text:h>
      <text:p text:style-name="P17"><text:tab/><text:span text:style-name="T22">Einzelblitz</text:span>:</text:p>
      <text:p text:style-name="P18"><text:tab/>A-Gruppe: Erwachsene 10€, Jugendliche (Jahrgang 2006 und jünger) 7€</text:p>
      <text:p text:style-name="P18"><text:tab/>B-Gruppe: Erwachsene 7€, Jugendliche (Jahrgang 2006 und jünger) 5€</text:p>
      <text:h text:style-name="P8" text:outline-level="3"><text:span text:style-name="T3">Preise:<text:tab/></text:span><text:span text:style-name="T23">Teamblitz</text:span><text:span text:style-name="T24">: </text:span><text:span text:style-name="T24">1. Platz </text:span><text:span text:style-name="T25">5</text:span><text:span text:style-name="T24">0€, 2. Platz </text:span><text:span text:style-name="T25">30</text:span><text:span text:style-name="T24">€, 3. Platz </text:span><text:span text:style-name="T25">20</text:span><text:span text:style-name="T24">€, </text:span><text:span text:style-name="T25">Jugendteam 20€</text:span></text:h>
      <text:p text:style-name="P19"><text:tab/><text:span text:style-name="T26">Preise ab 6 Teams garantiert.</text:span></text:p>
      <text:p text:style-name="P19"><text:tab/><text:span text:style-name="T22">Einzelblitz</text:span>:</text:p>
      <text:p text:style-name="P19"><text:tab/>A-Gruppe: 1. Platz <text:span text:style-name="T27">5</text:span>0€, 2. Platz <text:span text:style-name="T27">30</text:span>€, 3. Platz <text:span text:style-name="T27">20</text:span>€, <text:span text:style-name="T27">Jugend 15€, Dame 15€</text:span></text:p>
      <text:p text:style-name="P20"><text:tab/>B-Gruppe: 1. Platz 30€, 2. Platz 20€, 3. Platz 10€, Jugend 10€, Dame 10€</text:p>
      <text:p text:style-name="P20">Preise ab 12 Teilnehmenden pro Gruppe garantiert.</text:p>
      <text:h text:style-name="P21" text:outline-level="3"><text:soft-page-break/>Schiedsrichter: <text:tab/><text:span text:style-name="T28">Nico Schepers (Hauptschiedsrichter) und Barbara Hund</text:span></text:h>
      <text:h text:style-name="P22" text:outline-level="3">Teilnehmerzahl:<text:tab/><text:span text:style-name="T28">Aus Platzgründen ist die Teilnehmerzahl auf maximal 1</text:span><text:span text:style-name="T29">3</text:span><text:span text:style-name="T28"> </text:span><text:span text:style-name="T30">Teams </text:span><text:span text:style-name="T28"><text:s/>begrenzt.<text:tab/>Im <text:tab/>Einzel können max. </text:span><text:span text:style-name="T30">60</text:span><text:span text:style-name="T28"> </text:span><text:span text:style-name="T30">Personen</text:span><text:span text:style-name="T28"> teilnehmen.</text:span></text:h>
      <text:h text:style-name="P23" text:outline-level="3">Bewirtung:<text:tab/><text:span text:style-name="T28">Getränke und Snacks</text:span></text:h>
      <text:h text:style-name="P24" text:outline-level="3"><text:span text:style-name="T3">Anmeldung:<text:tab/></text:span><text:span text:style-name="T9">Um die Planungen zu erleichtern, wird um eine Voranmeldung gebeten. Diese <text:tab/>hat </text:span><text:span text:style-name="T9">bis zum 18.09.2026 an Nico Schepers zu erfolgen mit den Meldedaten:</text:span></text:h>
      <text:p text:style-name="P25"><text:tab/><text:span text:style-name="T31">Team</text:span><text:span text:style-name="T32">:</text:span> Anzahl der teilnehmenden <text:span text:style-name="T33">Teams</text:span> pro Verein, Anzahl der</text:p>
      <text:p text:style-name="P25"><text:tab/>teilnehmenden Jugend<text:span text:style-name="T33">teams</text:span> pro Verein (alle Spielenden Jahrgang 2006 und <text:tab/>jünger) </text:p>
      <text:p text:style-name="P25"><text:tab/><text:span text:style-name="T32">Einzel:</text:span> Name, <text:span text:style-name="T33">Vorname,</text:span> Verein, FIDE-ID</text:p>
      <text:p text:style-name="P26"><text:span text:style-name="T34"><text:tab/>Email: </text:span><text:a xlink:type="simple" xlink:href="mailto:nicoschepers15@gmail.com" text:style-name="Internet_20_link" text:visited-style-name="Visited_20_Internet_20_Link"><text:span text:style-name="T34">nicoschepers15@gmail.com</text:span></text:a></text:p>
      <text:p text:style-name="P25"><text:tab/>Telefon: 07664/600645</text:p>
      <text:p text:style-name="P25"><text:tab/>Auch für vorangemeldete Teilnehmende gilt der Meldeschluss am Turniertag!</text:p>
      <text:p text:style-name="P25"/>
      <text:p text:style-name="P25"/>
      <text:p text:style-name="P27"><text:span text:style-name="T35">Die Ergebnisse werden auf </text:span><text:a xlink:type="simple" xlink:href="http://freiburg1887.badischer-schachverband.de/" text:style-name="Internet_20_link" text:visited-style-name="Visited_20_Internet_20_Link"><text:span text:style-name="T35">http://freiburg1887.badischer-schachverband.de/</text:span></text:a><text:span text:style-name="T35"> </text:span><text:span text:style-name="T36">und </text:span><text:a xlink:type="simple" xlink:href="https://schachbezirk-freiburg.de/" text:style-name="Internet_20_link" text:visited-style-name="Visited_20_Internet_20_Link"><text:span text:style-name="T36">https://schachbezirk-freiburg.de/</text:span></text:a><text:span text:style-name="T36"> </text:span><text:span text:style-name="T35">veröffentlicht.</text:span></text:p>
      <text:p text:style-name="P25">Die Spielenden erklären mit der Anmeldung, dass Partien, Fotos, Turnierdaten,</text:p>
      <text:p text:style-name="P25">Spielberichte und Ähnliches veröffentlicht werden dürfen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weight="bold" style:font-name-asian="Times New Roman" style:font-family-asian="'Times New Roman'" style:font-family-generic-asian="system" style:font-pitch-asian="variable" style:font-weight-asian="bold" style:font-name-complex="Times New Roman" style:font-family-complex="'Times New Roman'" style:font-family-generic-complex="system" style:font-pitch-complex="variable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8T14:44:32.343932300</meta:creation-date>
    <dc:date>2026-08-08T15:40:20.888743100</dc:date>
    <meta:editing-duration>PT55M47S</meta:editing-duration>
    <meta:editing-cycles>3</meta:editing-cycles>
    <meta:generator>LibreOffice/25.8.4.2$Windows_X86_64 LibreOffice_project/290daaa01b999472f0c7a3890eb6a550fd74c6df</meta:generator>
    <meta:document-statistic meta:table-count="0" meta:image-count="0" meta:object-count="0" meta:page-count="2" meta:paragraph-count="43" meta:word-count="419" meta:character-count="3285" meta:non-whitespace-character-count="2849"/>
  </office:meta>
</office:document-meta>
</file>